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5BA000002E668698B9A.jpg" manifest:media-type="image/jpeg"/>
  <manifest:file-entry manifest:full-path="Pictures/100000000000013800000138FF41D837.png" manifest:media-type="image/png"/>
  <manifest:file-entry manifest:full-path="Pictures/1000000000000577000007BBD1C8185C.jpg" manifest:media-type="image/jpeg"/>
  <manifest:file-entry manifest:full-path="Pictures/10000001000004F50000025CE20F7A01.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DengXian" svg:font-family="DengXian" style:font-family-generic="system" style:font-pitch="variable"/>
    <style:font-face style:name="Google Sans Text" svg:font-family="'Google Sans Text', sans-serif"/>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標楷體" svg:font-family="標楷體"/>
    <style:font-face style:name="標楷體-繁" svg:font-family="標楷體-繁" style:font-family-generic="system"/>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P1" style:family="paragraph" style:parent-style-name="Standard">
      <style:paragraph-properties fo:margin-top="0.318cm" fo:margin-bottom="0.318cm" style:contextual-spacing="false" fo:line-height="150%" fo:text-align="center" style:justify-single-word="false"/>
      <style:text-properties officeooo:paragraph-rsid="0018c319"/>
    </style:style>
    <style:style style:name="P2" style:family="paragraph" style:parent-style-name="Standard">
      <style:paragraph-properties fo:line-height="150%" fo:text-align="center" style:justify-single-word="false"/>
      <style:text-properties officeooo:paragraph-rsid="0018c319"/>
    </style:style>
    <style:style style:name="P3" style:family="paragraph" style:parent-style-name="Standard">
      <style:paragraph-properties fo:margin-left="0.87cm" fo:margin-right="0cm" fo:margin-top="0.212cm" fo:margin-bottom="0.212cm" style:contextual-spacing="false" fo:line-height="150%" fo:text-indent="-0.87cm" style:auto-text-indent="false">
        <style:tab-stops/>
      </style:paragraph-properties>
      <style:text-properties officeooo:paragraph-rsid="0018c319"/>
    </style:style>
    <style:style style:name="P4" style:family="paragraph" style:parent-style-name="Standard">
      <style:paragraph-properties fo:margin-left="0.87cm" fo:margin-right="0cm" fo:margin-top="0.635cm" fo:margin-bottom="0cm" style:contextual-spacing="false" fo:line-height="150%" fo:text-indent="-0.87cm" style:auto-text-indent="false">
        <style:tab-stops/>
      </style:paragraph-properties>
      <style:text-properties officeooo:paragraph-rsid="0018c319"/>
    </style:style>
    <style:style style:name="P5" style:family="paragraph" style:parent-style-name="Standard">
      <style:paragraph-properties fo:margin-left="0.875cm" fo:margin-right="0cm" fo:margin-top="0.212cm" fo:margin-bottom="0cm" style:contextual-spacing="false" fo:line-height="150%" fo:text-indent="-0.875cm" style:auto-text-indent="false">
        <style:tab-stops/>
      </style:paragraph-properties>
      <style:text-properties officeooo:paragraph-rsid="0018c319"/>
    </style:style>
    <style:style style:name="P6" style:family="paragraph" style:parent-style-name="Standard">
      <style:paragraph-properties fo:margin-left="0.875cm" fo:margin-right="0cm" fo:margin-top="0.318cm" fo:margin-bottom="0cm" style:contextual-spacing="false" fo:line-height="150%" fo:text-indent="-0.875cm" style:auto-text-indent="false">
        <style:tab-stops/>
      </style:paragraph-properties>
      <style:text-properties officeooo:paragraph-rsid="0018c319"/>
    </style:style>
    <style:style style:name="P7" style:family="paragraph" style:parent-style-name="Standard">
      <style:paragraph-properties fo:margin-left="0.875cm" fo:margin-right="0cm" fo:margin-top="0.318cm" fo:margin-bottom="0cm" style:contextual-spacing="false" fo:line-height="150%" fo:text-indent="-0.875cm" style:auto-text-indent="false" fo:break-before="page">
        <style:tab-stops/>
      </style:paragraph-properties>
      <style:text-properties officeooo:paragraph-rsid="0018c319"/>
    </style:style>
    <style:style style:name="P8" style:family="paragraph" style:parent-style-name="Standard">
      <style:paragraph-properties fo:margin-left="3.5cm" fo:margin-right="0cm" fo:margin-top="0.212cm" fo:margin-bottom="0cm" style:contextual-spacing="false" fo:line-height="150%" fo:text-indent="-3.5cm" style:auto-text-indent="false">
        <style:tab-stops/>
      </style:paragraph-properties>
      <style:text-properties officeooo:paragraph-rsid="0018c319"/>
    </style:style>
    <style:style style:name="P9" style:family="paragraph" style:parent-style-name="Standard">
      <style:paragraph-properties fo:margin-left="3.501cm" fo:margin-right="0cm" fo:margin-top="0.212cm" fo:margin-bottom="0cm" style:contextual-spacing="false" fo:line-height="150%" fo:text-indent="-3.501cm" style:auto-text-indent="false">
        <style:tab-stops/>
      </style:paragraph-properties>
      <style:text-properties officeooo:paragraph-rsid="0018c319"/>
    </style:style>
    <style:style style:name="P10" style:family="paragraph" style:parent-style-name="Standard">
      <style:paragraph-properties fo:margin-left="3.501cm" fo:margin-right="0cm" fo:margin-top="0.212cm" fo:margin-bottom="0cm" style:contextual-spacing="false" fo:line-height="150%" fo:text-indent="0cm" style:auto-text-indent="false">
        <style:tab-stops/>
      </style:paragraph-properties>
      <style:text-properties officeooo:paragraph-rsid="0018c319"/>
    </style:style>
    <style:style style:name="P11" style:family="paragraph" style:parent-style-name="Standard">
      <style:paragraph-properties fo:margin-left="3.501cm" fo:margin-right="0cm" fo:line-height="150%" fo:text-indent="0cm" style:auto-text-indent="false">
        <style:tab-stops/>
      </style:paragraph-properties>
      <style:text-properties officeooo:paragraph-rsid="0018c319"/>
    </style:style>
    <style:style style:name="P12" style:family="paragraph" style:parent-style-name="Standard">
      <style:paragraph-properties fo:margin-left="0.998cm" fo:margin-right="0cm" fo:line-height="150%" fo:text-indent="0cm" style:auto-text-indent="false">
        <style:tab-stops/>
      </style:paragraph-properties>
      <style:text-properties officeooo:paragraph-rsid="0018c319"/>
    </style:style>
    <style:style style:name="P13" style:family="paragraph" style:parent-style-name="Standard">
      <style:paragraph-properties fo:margin-left="3.498cm" fo:margin-right="0cm" fo:line-height="150%" fo:text-indent="-2.499cm" style:auto-text-indent="false">
        <style:tab-stops/>
      </style:paragraph-properties>
      <style:text-properties officeooo:paragraph-rsid="0018c319"/>
    </style:style>
    <style:style style:name="P14" style:family="paragraph" style:parent-style-name="Standard">
      <style:paragraph-properties fo:margin-left="3.247cm" fo:margin-right="0cm" fo:line-height="150%" fo:text-indent="-2.252cm" style:auto-text-indent="false">
        <style:tab-stops/>
      </style:paragraph-properties>
      <style:text-properties officeooo:paragraph-rsid="0018c319"/>
    </style:style>
    <style:style style:name="P15" style:family="paragraph" style:parent-style-name="Standard">
      <style:paragraph-properties fo:line-height="150%"/>
      <style:text-properties officeooo:paragraph-rsid="0018c319"/>
    </style:style>
    <style:style style:name="P16" style:family="paragraph" style:parent-style-name="Standard">
      <style:paragraph-properties fo:margin-top="0.318cm" fo:margin-bottom="0cm" style:contextual-spacing="false" fo:line-height="150%"/>
      <style:text-properties officeooo:paragraph-rsid="0018c319"/>
    </style:style>
    <style:style style:name="P17" style:family="paragraph" style:parent-style-name="Standard">
      <style:paragraph-properties fo:margin-left="1.247cm" fo:margin-right="0cm" fo:line-height="150%" fo:text-indent="-0.751cm" style:auto-text-indent="false">
        <style:tab-stops/>
      </style:paragraph-properties>
      <style:text-properties officeooo:paragraph-rsid="0018c319" style:font-name-asian="標楷體-繁" style:font-size-complex="14pt"/>
    </style:style>
    <style:style style:name="P18" style:family="paragraph" style:parent-style-name="Standard">
      <style:paragraph-properties fo:line-height="150%"/>
      <style:text-properties officeooo:paragraph-rsid="0018c319" style:font-name-asian="標楷體-繁" style:font-size-complex="14pt"/>
    </style:style>
    <style:style style:name="P19" style:family="paragraph" style:parent-style-name="Standard">
      <style:text-properties officeooo:paragraph-rsid="0018c319"/>
    </style:style>
    <style:style style:name="P20" style:family="paragraph" style:parent-style-name="Standard" style:master-page-name="MP0">
      <style:paragraph-properties fo:line-height="150%" fo:text-align="center" style:justify-single-word="false" style:page-number="auto" fo:break-before="page"/>
      <style:text-properties officeooo:paragraph-rsid="0018c319"/>
    </style:style>
    <style:style style:name="P21" style:family="paragraph" style:parent-style-name="Standard" style:master-page-name="MP1">
      <style:paragraph-properties fo:margin-left="0.75cm" fo:margin-right="0cm" fo:margin-top="0.318cm" fo:margin-bottom="0cm" style:contextual-spacing="false" fo:line-height="150%" fo:text-indent="-0.75cm" style:auto-text-indent="false" style:page-number="auto" fo:break-before="page">
        <style:tab-stops/>
      </style:paragraph-properties>
      <style:text-properties officeooo:paragraph-rsid="0018c319"/>
    </style:style>
    <style:style style:name="P22" style:family="paragraph" style:parent-style-name="Text_20_body">
      <style:paragraph-properties fo:margin-left="0cm" fo:margin-right="0cm" fo:margin-top="0.212cm" fo:margin-bottom="0.635cm" style:contextual-spacing="false" fo:line-height="0.847cm" fo:text-indent="1.12cm" style:auto-text-indent="false" style:snap-to-layout-grid="false"/>
      <style:text-properties officeooo:paragraph-rsid="0018c319"/>
    </style:style>
    <style:style style:name="P23" style:family="paragraph" style:parent-style-name="清單段落1" style:list-style-name="WWNum2">
      <style:text-properties officeooo:paragraph-rsid="0018c319"/>
    </style:style>
    <style:style style:name="P24" style:family="paragraph" style:parent-style-name="清單段落1" style:list-style-name="WWNum1">
      <style:paragraph-properties fo:margin-left="0.85cm" fo:margin-right="0cm" style:line-height-at-least="0.423cm" fo:text-indent="-0.85cm" style:auto-text-indent="false">
        <style:tab-stops/>
      </style:paragraph-properties>
      <style:text-properties officeooo:paragraph-rsid="0018c319"/>
    </style:style>
    <style:style style:name="T1" style:family="text">
      <style:text-properties style:font-name-asian="標楷體-繁" style:font-size-complex="14pt"/>
    </style:style>
    <style:style style:name="T2" style:family="text">
      <style:text-properties fo:font-weight="bold" style:font-name-asian="標楷體-繁" style:font-weight-asian="bold" style:font-size-complex="14pt" style:font-weight-complex="bold"/>
    </style:style>
    <style:style style:name="T3" style:family="text">
      <style:text-properties style:font-name-asian="DengXian" style:font-size-complex="14pt"/>
    </style:style>
    <style:style style:name="T4" style:family="text">
      <style:text-properties style:letter-kerning="false" style:font-name-complex="Times New Roman1" style:font-size-complex="14pt"/>
    </style:style>
    <style:style style:name="T5" style:family="text">
      <style:text-properties fo:color="#000000" loext:opacity="100%" style:font-name="Times New Roman1" style:text-underline-style="none" style:font-name-asian="標楷體-繁" style:font-size-complex="14pt" style:language-complex="ar" style:country-complex="SA"/>
    </style:style>
    <style:style style:name="T6" style:family="text">
      <style:text-properties fo:color="#ee0000" loext:opacity="100%" style:font-name-asian="DengXian" style:language-asian="zh" style:country-asian="CN" style:font-size-complex="14pt"/>
    </style:style>
    <style:style style:name="T7" style:family="text">
      <style:text-properties style:font-name-asian="Google Sans Text"/>
    </style:style>
    <style:style style:name="T8" style:family="text">
      <style:text-properties style:font-name-asian="Google Sans Text" style:font-size-complex="14pt"/>
    </style:style>
    <style:style style:name="T9" style:family="text">
      <style:text-properties style:font-name="Google Sans Text"/>
    </style:style>
    <style:style style:name="T10" style:family="text">
      <style:text-properties style:font-size-complex="14pt"/>
    </style:style>
    <style:style style:name="T11" style:family="text">
      <style:text-properties style:font-name="標楷體1" style:font-name-asian="標楷體1"/>
    </style:style>
    <style:style style:name="T12" style:family="text">
      <style:text-properties style:font-name="標楷體1" style:font-name-asian="標楷體1" style:font-size-complex="14pt"/>
    </style:style>
    <style:style style:name="T13" style:family="text">
      <style:text-properties style:font-name="標楷體1" style:font-name-asian="標楷體1" style:language-asian="zh" style:country-asian="TW"/>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1.198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frame draw:style-name="fr3" draw:name="圖片 4" text:anchor-type="as-char" svg:y="0cm" svg:width="16.891cm" style:rel-width="scale" svg:height="7.362cm" style:rel-height="scale" draw:z-index="0"><draw:image xlink:href="Pictures/10000000000005BA000002E668698B9A.jpg" xlink:type="simple" xlink:show="embed" xlink:actuate="onLoad" draw:mime-type="image/jpeg"/></draw:frame></text:p>
      <text:p text:style-name="P1"><text:span text:style-name="預設段落字型"><text:span text:style-name="T2">《淨水永續-臺美低碳轉型與資源循環技術論壇》活動簡章</text:span></text:span></text:p>
      <text:p text:style-name="P22"><text:bookmark text:name="p-rc_6fa1f76c3ed92a90-447"/><text:span text:style-name="預設段落字型"><text:span text:style-name="T12">為推動廢污水處理邁向綠色轉型，環境部積極鼓勵導入新興廢水處理技術，以提升處理效率、降低能源消耗，並促進水資源循環利用，兼顧環境保護、淨零減碳與產業永續發展。</text:span></text:span><text:bookmark text:name="p-rc_6fa1f76c3ed92a90-448"/><text:span text:style-name="T11">本論壇邀請美國環保署（US EPA）專家分享國家水再利用行動計畫（WRAP）之政策與實務經驗，同時聚焦廢水綠色轉型技術成果與具標竿實績之事業案例</text:span><text:span text:style-name="T13">，</text:span><text:span text:style-name="T11">期透過臺美技術與經驗交流，為國內產業推動永續轉型及培育綠領人才提供最佳導入借鏡。 </text:span></text:p>
      <text:p text:style-name="P3"><text:span text:style-name="預設段落字型"><text:span text:style-name="T2">一、參與對象：</text:span></text:span><text:span text:style-name="預設段落字型"><text:span text:style-name="T1">廢污水處理技術相關產業之產、官、學、研等各界人士</text:span></text:span></text:p>
      <text:p text:style-name="P5"><text:span text:style-name="預設段落字型"><text:span text:style-name="T2">二、活動日期：</text:span></text:span><text:span text:style-name="預設段落字型"><text:span text:style-name="T1">114年</text:span></text:span><text:span text:style-name="預設段落字型"><text:span text:style-name="T3">9</text:span></text:span><text:span text:style-name="預設段落字型"><text:span text:style-name="T1">月</text:span></text:span><text:span text:style-name="預設段落字型"><text:span text:style-name="T3">16</text:span></text:span><text:span text:style-name="預設段落字型"><text:span text:style-name="T1">日(星期三)上午9:</text:span></text:span><text:span text:style-name="預設段落字型"><text:span text:style-name="T3">1</text:span></text:span><text:span text:style-name="預設段落字型"><text:span text:style-name="T1">0−1</text:span></text:span><text:span text:style-name="預設段落字型"><text:span text:style-name="T3">5</text:span></text:span><text:span text:style-name="預設段落字型"><text:span text:style-name="T1">:</text:span></text:span><text:span text:style-name="預設段落字型"><text:span text:style-name="T3">5</text:span></text:span><text:span text:style-name="預設段落字型"><text:span text:style-name="T1">0</text:span></text:span></text:p>
      <text:p text:style-name="P8"><text:span text:style-name="預設段落字型"><text:span text:style-name="T2">三、活動地點：</text:span></text:span><text:span text:style-name="預設段落字型"><text:span text:style-name="T1">環境部後棟2樓多功能會議廳（臺北市中正區延平南路156號）</text:span></text:span></text:p>
      <text:p text:style-name="P5"><text:span text:style-name="預設段落字型"><text:span text:style-name="T2">四、主辦單位：</text:span></text:span><text:span text:style-name="預設段落字型"><text:span text:style-name="T1">環境部</text:span></text:span></text:p>
      <text:p text:style-name="P9"><text:span text:style-name="預設段落字型"><text:span text:style-name="T2">五、執行單位：</text:span></text:span><text:span text:style-name="預設段落字型"><text:span text:style-name="T1">昕寰顧問股份有限公司</text:span></text:span></text:p>
      <text:p text:style-name="P9"><text:span text:style-name="預設段落字型"><text:span text:style-name="T2">六、協辦單位：</text:span></text:span><text:span text:style-name="預設段落字型"><text:span text:style-name="T4">國立陽明交通大學環境科技及智慧系統研究中心、</text:span></text:span></text:p>
      <text:p text:style-name="P10"><text:span text:style-name="預設段落字型"><text:span text:style-name="T4">臺灣水務產業發展協會</text:span></text:span></text:p>
      <text:p text:style-name="P21"><draw:frame draw:style-name="fr2" draw:name="圖片 1" text:anchor-type="paragraph" svg:x="-0.009cm" svg:y="1.281cm" svg:width="3.595cm" style:rel-width="scale" svg:height="3.595cm" style:rel-height="scale" draw:z-index="3"><draw:image xlink:href="Pictures/100000000000013800000138FF41D837.png" xlink:type="simple" xlink:show="embed" xlink:actuate="onLoad" draw:mime-type="image/png"/><draw:contour-polygon svg:width="3.337cm" svg:height="3.336cm" svg:viewBox="0 0 3337 3336" draw:points="126,115 126,126 126,138 126,150 126,161 126,173 126,184 126,196 126,207 126,219 126,230 126,242 126,253 126,265 126,277 126,288 126,300 126,311 126,323 126,334 126,346 126,357 126,369 126,380 126,392 126,404 126,415 126,427 126,438 126,450 126,461 126,473 126,484 126,496 126,507 126,519 126,531 126,542 126,554 126,565 126,577 126,588 126,600 126,611 126,623 126,634 126,646 126,658 126,669 126,681 126,692 126,704 126,715 126,727 126,738 126,750 126,761 126,773 126,785 126,796 126,808 126,819 126,831 923,842 923,854 923,865 923,877 923,888 923,900 138,912 126,923 126,935 126,946 126,958 126,969 126,981 126,992 126,1004 126,1015 126,1027 126,1039 323,1050 323,1062 323,1073 323,1085 323,1096 323,1108 230,1119 230,1131 230,1142 230,1154 230,1166 230,1177 230,1189 230,1200 230,1212 126,1223 126,1235 126,1246 126,1258 126,1269 126,1281 126,1293 126,1304 126,1316 126,1327 126,1339 126,1350 126,1362 126,1373 126,1385 126,1396 126,1408 126,1420 126,1431 126,1443 126,1454 126,1466 126,1477 126,1489 126,1500 126,1512 126,1523 126,1535 126,1547 126,1558 126,1570 126,1581 126,1593 126,1604 126,1616 126,1627 126,1639 126,1650 126,1662 126,1674 126,1685 126,1697 126,1708 126,1720 126,1731 126,1743 126,1754 126,1766 126,1777 126,1789 126,1801 126,1812 126,1824 126,1835 230,1847 230,1858 230,1870 230,1881 230,1893 230,1904 230,1916 230,1927 230,1939 230,1951 230,1962 230,1974 230,1985 230,1997 230,2008 138,2020 126,2031 126,2043 126,2054 126,2066 126,2078 126,2089 126,2101 126,2112 126,2124 126,2135 126,2147 126,2158 126,2170 126,2181 126,2193 126,2205 126,2216 126,2228 126,2239 126,2251 126,2262 126,2274 126,2285 126,2297 126,2308 126,2320 126,2332 126,2343 323,2355 323,2366 323,2378 323,2389 323,2401 323,2412 323,2424 323,2435 323,2447 519,2459 519,2470 519,2482 519,2493 519,2505 519,2516 126,2528 126,2539 126,2551 126,2562 126,2574 126,2586 126,2597 126,2609 126,2620 126,2632 126,2643 138,2655 923,2666 923,2678 923,2689 923,2701 923,2713 138,2724 126,2736 126,2747 126,2759 126,2770 126,2782 126,2793 126,2805 126,2816 126,2828 126,2840 126,2851 126,2863 126,2874 126,2886 126,2897 126,2909 126,2920 126,2932 126,2943 126,2955 126,2967 126,2978 126,2990 126,3001 126,3013 126,3024 126,3036 126,3047 126,3059 126,3070 126,3082 126,3094 126,3105 126,3117 126,3128 126,3140 126,3151 126,3163 126,3174 126,3186 126,3197 126,3209 126,3221 126,3232 126,3244 126,3255 126,3267 126,3278 126,3290 126,3301 126,3313 126,3324 126,3336 126,3348 126,3359 126,3371 126,3382 126,3394 126,3405 126,3417 126,3428 126,3440 126,3451 3463,3451 3463,3440 3463,3428 3463,3417 3463,3405 3463,3394 3463,3382 3463,3371 3463,3359 3463,3348 3463,3336 3163,3324 3163,3313 3163,3301 3163,3290 3163,3278 3163,3267 3163,3255 3174,3244 3163,3232 3163,3221 3163,3209 3163,3197 3163,3186 3163,3174 3163,3163 3359,3151 3359,3140 3359,3128 3359,3117 3359,3105 3359,3094 3359,3082 3359,3070 3359,3059 3359,3047 3359,3036 3359,3024 3359,3013 3359,3001 3359,2990 3359,2978 3359,2967 3359,2955 3359,2943 3359,2932 3359,2920 3359,2909 3359,2897 3359,2886 3359,2874 3359,2863 3359,2851 3359,2840 3359,2828 3359,2816 3359,2805 3359,2793 3359,2782 3359,2770 3359,2759 3359,2747 3359,2736 3359,2724 3359,2713 3359,2701 3359,2689 3359,2678 3359,2666 3359,2655 3359,2643 3359,2632 3359,2620 3359,2609 3359,2597 3359,2586 3359,2574 3359,2562 3451,2551 3463,2539 3463,2528 3463,2516 3463,2505 3463,2493 3463,2482 3463,2470 3463,2459 3463,2447 3463,2435 3359,2424 3359,2412 3359,2401 3359,2389 3359,2378 3359,2366 3359,2355 3359,2343 3359,2332 3359,2320 3359,2308 3359,2297 3359,2285 3359,2274 3359,2262 3359,2251 3463,2239 3463,2228 3463,2216 3463,2205 3463,2193 3463,2181 3463,2170 3463,2158 3463,2147 3463,2135 3451,2124 2955,2112 2955,2101 2955,2089 2955,2078 2955,2066 2955,2054 3163,2043 3163,2031 3163,2020 3163,2008 3163,1997 3163,1985 3163,1974 3163,1962 3163,1951 3267,1939 3267,1927 3267,1916 3267,1904 3267,1893 3267,1881 3267,1870 3267,1858 3267,1847 3359,1835 3359,1824 3359,1812 3359,1801 3359,1789 3359,1777 3359,1766 3359,1754 3359,1743 3359,1731 2967,1720 2955,1708 2955,1697 2955,1685 2955,1674 2955,1662 2955,1650 3359,1639 3359,1627 3359,1616 3359,1604 3359,1593 3359,1581 3359,1570 3359,1558 3359,1547 3359,1535 3359,1523 3267,1512 3267,1500 3267,1489 3267,1477 3267,1466 3267,1454 3267,1443 3267,1431 3267,1420 3163,1408 3163,1396 3163,1385 3163,1373 3163,1362 3163,1350 3359,1339 3359,1327 3359,1316 3359,1304 3359,1293 3359,1281 3359,1269 3359,1258 3359,1246 3359,1235 3359,1223 3359,1212 3359,1200 3359,1189 3359,1177 3359,1166 3359,1154 3359,1142 3359,1131 3359,1119 3359,1108 3359,1096 3359,1085 3359,1073 3359,1062 3359,1050 3463,1039 3463,1027 3463,1015 3463,1004 3463,992 3463,981 3463,969 3463,958 3463,946 3463,935 3463,923 3451,912 2666,900 2666,888 2666,877 2666,865 2666,854 2666,842 3463,831 3463,819 3463,808 3463,796 3463,785 3463,773 3463,761 3463,750 3463,738 3463,727 3463,715 3463,704 3463,692 3463,681 3463,669 3463,658 3463,646 3463,634 3463,623 3463,611 3463,600 3463,588 3463,577 3463,565 3463,554 3463,542 3463,531 3463,519 3463,507 3463,496 3463,484 3463,473 3463,461 3463,450 3463,438 3463,427 3463,415 3463,404 3463,392 3463,380 3463,369 3463,357 3463,346 3463,334 3463,323 3463,311 3463,300 3463,288 3463,277 3463,265 3463,253 3463,242 3463,230 3463,219 3463,207 3463,196 3463,184 3463,173 3463,161 3463,150 3463,138 3463,126 3463,115" draw:recreate-on-edit="true"/></draw:frame><text:span text:style-name="預設段落字型"><text:span text:style-name="T2">七、報名方式：</text:span></text:span></text:p>
      <text:p text:style-name="P15"><text:span text:style-name="預設段落字型"><text:span text:style-name="T1">報名時間自即日起至115年9月10日止，報名成功將於115年9月14日前以email另行通知。</text:span></text:span></text:p>
      <text:p text:style-name="P18">為提倡節能減碳，本會議採網路報名，</text:p>
      <text:p text:style-name="P15"><text:span text:style-name="預設段落字型"><text:span text:style-name="T1">報名網址：</text:span></text:span>https://reurl.cc/xea6qV</text:p>
      <text:p text:style-name="P4"><text:span text:style-name="預設段落字型"><text:span text:style-name="T2">八、注意事項：</text:span></text:span></text:p>
      <text:p text:style-name="P17">1.報名人數：以200人為限，額滿即停止受理報名。</text:p>
      <text:p text:style-name="P17">2.本論壇以中英文雙語形式發表，現場提供即時口譯耳機借用，如有需求需提供身份證件抵押兌換（數量有限，借完為止）。</text:p>
      <text:p text:style-name="P17">3.本次會議資料將於現場以QR-code提供與會者下載瀏覽。</text:p>
      <text:p text:style-name="P17">4.本活動全程免費，並提供午餐及茶點，惟不提供一次性餐具，敬請自備環保餐具與環保杯。</text:p>
      <text:p text:style-name="P17">5.活動議程及參訪內容如有調整，將依主辦單位公告為準。</text:p>
      <text:p text:style-name="P17">6.本活動因故無法進行時，主辦單位保留活動內容調整及最終變更之權利。</text:p>
      <text:p text:style-name="P6"><text:span text:style-name="預設段落字型"><text:span text:style-name="T2">九、報名相關聯絡資訊</text:span></text:span></text:p>
      <text:p text:style-name="P12"><text:span text:style-name="預設段落字型"><text:span text:style-name="T1">執行單位：昕寰顧問股份有限公司</text:span></text:span></text:p>
      <text:p text:style-name="P13"><text:span text:style-name="預設段落字型"><text:span text:style-name="T1">聯絡電話：羅小姐(07) 550-6862</text:span></text:span><text:span text:style-name="預設段落字型"><text:span text:style-name="T3">#</text:span></text:span><text:span text:style-name="預設段落字型"><text:span text:style-name="T1">2606</text:span></text:span></text:p>
      <text:p text:style-name="P11"><text:span text:style-name="預設段落字型"><text:span text:style-name="T1">陳小姐(07) 550-6862</text:span></text:span><text:span text:style-name="預設段落字型"><text:span text:style-name="T3">#</text:span></text:span><text:span text:style-name="預設段落字型"><text:span text:style-name="T1">2605</text:span></text:span></text:p>
      <text:p text:style-name="P13"><text:span text:style-name="預設段落字型"><text:span text:style-name="T1">電子郵件：羅小姐</text:span></text:span><text:span text:style-name="預設段落字型"><text:span text:style-name="T3"> </text:span></text:span><text:span text:style-name="預設段落字型"><text:span text:style-name="T1">E-mail：syluo@ELXR.com.tw</text:span></text:span></text:p>
      <text:p text:style-name="P11"><text:span text:style-name="預設段落字型"><text:span text:style-name="T1">陳小姐</text:span></text:span><text:span text:style-name="預設段落字型"><text:span text:style-name="T3"> </text:span></text:span><text:span text:style-name="預設段落字型"><text:span text:style-name="T1">E-mail：jiayee9927@ELXR.com.tw</text:span></text:span></text:p>
      <text:p text:style-name="P12"><text:span text:style-name="預設段落字型"><text:span text:style-name="T1">主辦單位：環境部水質保護司/劉倩 環境技術師</text:span></text:span></text:p>
      <text:p text:style-name="P12"><text:span text:style-name="預設段落字型"><text:span text:style-name="T1">聯絡電話：02-2311-7722 分機2825</text:span></text:span></text:p>
      <text:p text:style-name="P12"><text:span text:style-name="預設段落字型"><text:span text:style-name="T1">電子郵件：</text:span></text:span><text:a xlink:type="simple" xlink:href="mailto:chienliu@moenv.gov.tw" office:target-frame-name="_top" xlink:show="replace" text:style-name="Internet_20_link" text:visited-style-name="Visited_20_Internet_20_Link"><text:span text:style-name="Internet_20_link"><text:span text:style-name="T5">chienliu@moenv.gov.tw</text:span></text:span></text:a></text:p>
      <text:p text:style-name="P7"><text:span text:style-name="預設段落字型"><text:span text:style-name="T2">十、活動議程：</text:span></text:span></text:p>
      <text:p text:style-name="P15"><text:span text:style-name="預設段落字型"><text:span text:style-name="T1">本次活動包含專題演講及現場創新研究補助計畫展示交流。</text:span></text:span></text:p>
      <text:p text:style-name="P2"><text:span text:style-name="預設段落字型"><text:span text:style-name="T6"><draw:frame draw:style-name="fr1" draw:name="圖片 2" text:anchor-type="as-char" svg:y="0cm" svg:width="16.147cm" style:rel-width="scale" svg:height="22.846cm" style:rel-height="scale" draw:z-index="1"><draw:image xlink:href="Pictures/1000000000000577000007BBD1C8185C.jpg" xlink:type="simple" xlink:show="embed" xlink:actuate="onLoad" draw:mime-type="image/jpeg"/></draw:frame></text:span></text:span></text:p>
      <text:p text:style-name="P6"><text:soft-page-break/><text:span text:style-name="預設段落字型"><text:span text:style-name="T2">十一、交通資訊</text:span></text:span></text:p>
      <text:p text:style-name="P14"><text:span text:style-name="預設段落字型"><text:span text:style-name="T1">會議地點：環境部後棟2F多功能會議廳(臺北市中正區延平南路156號)</text:span></text:span></text:p>
      <text:p text:style-name="P2"><draw:frame draw:style-name="fr1" draw:name="影像4" text:anchor-type="as-char" svg:y="0cm" svg:width="15.956cm" style:rel-width="scale" svg:height="7.706cm" style:rel-height="scale" draw:z-index="2"><draw:image xlink:href="Pictures/10000001000004F50000025CE20F7A01.png" xlink:type="simple" xlink:show="embed" xlink:actuate="onLoad" draw:mime-type="image/png"/></draw:frame></text:p>
      <text:p text:style-name="P2"><text:span text:style-name="預設段落字型"><text:span text:style-name="T1">圖 環境部後棟會議中心地圖</text:span></text:span></text:p>
      <text:p text:style-name="P15"><text:span text:style-name="預設段落字型"><text:span text:style-name="T2">交通指引</text:span></text:span></text:p>
      <text:p text:style-name="P16"><text:span text:style-name="預設段落字型"><text:span text:style-name="T1">【高鐵-台北站】和【臺鐵-台北車站】</text:span></text:span></text:p>
      <text:p text:style-name="P19"><text:span text:style-name="預設段落字型"><text:span text:style-name="T1">搭乘至台北站(台北車站)後，可轉乘捷運或公車：</text:span></text:span></text:p>
      <text:list text:style-name="WWNum2">
        <text:list-item text:start-value="1">
          <text:p text:style-name="P23"><text:span text:style-name="預設段落字型"><text:span text:style-name="T1">轉乘捷運：至「西門」站下車由出口2出站，或由「小南門」站下車，由出口1出站，步行約15分鐘</text:span></text:span></text:p>
        </text:list-item>
        <text:list-item>
          <text:p text:style-name="P23"><text:span text:style-name="預設段落字型"><text:span text:style-name="T1">轉乘公車，可於西門站、小南門、小南門(和平醫院站)或東吳大學城中校區站下車。公車搭乘資訊可於下方網站查詢：https://ebus.gov.taipei/。</text:span></text:span></text:p>
        </text:list-item>
      </text:list>
      <text:p text:style-name="P15"><text:span text:style-name="預設段落字型"><text:span text:style-name="T1"/></text:span></text:p>
      <text:p text:style-name="P15"><text:span text:style-name="預設段落字型"><text:span text:style-name="T1">【自行開車】</text:span></text:span></text:p>
      <text:list text:style-name="WWNum1">
        <text:list-item text:start-value="1">
          <text:p text:style-name="P24"><text:span text:style-name="預設段落字型"><text:span text:style-name="T1">國道1號北上可於環河北路交流道轉環河快速道路，經桂林路至中華路1段，即可到達目的地。</text:span></text:span></text:p>
        </text:list-item>
        <text:list-item>
          <text:p text:style-name="P24"><text:span text:style-name="預設段落字型"><text:span text:style-name="T1">國道1號南下可於堤頂交流道轉堤頂大道，經市民大道、延平北路1段至中華路1段，即可到達目的地。</text:span></text:span></text:p>
        </text:list-item>
        <text:list-item>
          <text:p text:style-name="P24"><text:span text:style-name="預設段落字型"><text:span text:style-name="T1">國道3號北上可於中和交流道轉連城路，經景平路、華中大橋、萬大路、西藏路、中華路2段至中華路1段，即可到達目的地。</text:span></text:span></text:p>
        </text:list-item>
        <text:list-item>
          <text:p text:style-name="P24"><text:span text:style-name="預設段落字型"><text:span text:style-name="T1">國道3號南下可於木柵交流道轉國3甲台北聯絡道，經辛亥路、羅斯福路、愛國西路至至中華路1段，即可到達目的地。</text:span></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DengXian" svg:font-family="DengXian" style:font-family-generic="system" style:font-pitch="variable"/>
    <style:font-face style:name="Google Sans Text" svg:font-family="'Google Sans Text', sans-serif"/>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標楷體" svg:font-family="標楷體"/>
    <style:font-face style:name="標楷體-繁" svg:font-family="標楷體-繁" style:font-family-generic="system"/>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page"/>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Caption" style:class="extra">
      <style:paragraph-properties fo:margin-top="0cm" fo:margin-bottom="0cm" style:contextual-spacing="false" fo:line-height="100%" style:writing-mode="page"/>
    </style:style>
    <style:style style:name="Index" style:family="paragraph" style:parent-style-name="Standard" style:class="index">
      <style:paragraph-properties text:number-lines="false" text:line-number="0"/>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清單段落1" style:family="paragraph" style:parent-style-name="Standard">
      <style:paragraph-properties fo:margin-left="1.27cm" fo:margin-right="0cm" fo:margin-top="0cm" fo:margin-bottom="0cm" style:contextual-spacing="true"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WW_5f_CharLFO37LVL1" style:display-name="WW_CharLFO37LVL1" style:family="text">
      <style:text-properties fo:font-size="14pt" style:font-size-asian="14pt" style:font-name-complex="Times New Roman1" style:font-family-complex="'Times New Roman'" style:font-family-generic-complex="roman" style:font-pitch-complex="variable" style:font-size-complex="14pt"/>
    </style:style>
    <style:style style:name="WW_5f_CharLFO37LVL2" style:display-name="WW_CharLFO37LVL2" style:family="text">
      <style:text-properties style:font-name-complex="Times New Roman1" style:font-family-complex="'Times New Roman'" style:font-family-generic-complex="roman" style:font-pitch-complex="variable"/>
    </style:style>
    <style:style style:name="WW_5f_CharLFO37LVL3" style:display-name="WW_CharLFO37LVL3" style:family="text">
      <style:text-properties style:font-name-complex="Times New Roman1" style:font-family-complex="'Times New Roman'" style:font-family-generic-complex="roman" style:font-pitch-complex="variable"/>
    </style:style>
    <style:style style:name="WW_5f_CharLFO37LVL4" style:display-name="WW_CharLFO37LVL4" style:family="text">
      <style:text-properties style:font-name-complex="Times New Roman1" style:font-family-complex="'Times New Roman'" style:font-family-generic-complex="roman" style:font-pitch-complex="variable"/>
    </style:style>
    <style:style style:name="WW_5f_CharLFO37LVL5" style:display-name="WW_CharLFO37LVL5" style:family="text">
      <style:text-properties style:font-name-complex="Times New Roman1" style:font-family-complex="'Times New Roman'" style:font-family-generic-complex="roman" style:font-pitch-complex="variable"/>
    </style:style>
    <style:style style:name="WW_5f_CharLFO37LVL6" style:display-name="WW_CharLFO37LVL6" style:family="text">
      <style:text-properties style:font-name-complex="Times New Roman1" style:font-family-complex="'Times New Roman'" style:font-family-generic-complex="roman" style:font-pitch-complex="variable"/>
    </style:style>
    <style:style style:name="WW_5f_CharLFO37LVL7" style:display-name="WW_CharLFO37LVL7" style:family="text">
      <style:text-properties style:font-name-complex="Times New Roman1" style:font-family-complex="'Times New Roman'" style:font-family-generic-complex="roman" style:font-pitch-complex="variable"/>
    </style:style>
    <style:style style:name="WW_5f_CharLFO37LVL8" style:display-name="WW_CharLFO37LVL8" style:family="text">
      <style:text-properties style:font-name-complex="Times New Roman1" style:font-family-complex="'Times New Roman'" style:font-family-generic-complex="roman" style:font-pitch-complex="variable"/>
    </style:style>
    <style:style style:name="WW_5f_CharLFO37LVL9" style:display-name="WW_CharLFO37LVL9" style:family="text">
      <style:text-properties style:font-name-complex="Times New Roman1" style:font-family-complex="'Times New Roman'" style:font-family-generic-complex="roman" style:font-pitch-complex="variable"/>
    </style:style>
    <style:style style:name="預設段落字型" style:family="text"/>
    <style:style style:name="WW_5f_CharLFO38LVL1" style:display-name="WW_CharLFO38LVL1" style:family="text">
      <style:text-properties style:font-name-complex="Times New Roman1" style:font-family-complex="'Times New Roman'" style:font-family-generic-complex="roman" style:font-pitch-complex="variable"/>
    </style:style>
    <style:style style:name="WW_5f_CharLFO38LVL2" style:display-name="WW_CharLFO38LVL2" style:family="text">
      <style:text-properties style:font-name-complex="Times New Roman1" style:font-family-complex="'Times New Roman'" style:font-family-generic-complex="roman" style:font-pitch-complex="variable"/>
    </style:style>
    <style:style style:name="WW_5f_CharLFO38LVL3" style:display-name="WW_CharLFO38LVL3" style:family="text">
      <style:text-properties style:font-name-complex="Times New Roman1" style:font-family-complex="'Times New Roman'" style:font-family-generic-complex="roman" style:font-pitch-complex="variable"/>
    </style:style>
    <style:style style:name="WW_5f_CharLFO38LVL4" style:display-name="WW_CharLFO38LVL4" style:family="text">
      <style:text-properties style:font-name-complex="Times New Roman1" style:font-family-complex="'Times New Roman'" style:font-family-generic-complex="roman" style:font-pitch-complex="variable"/>
    </style:style>
    <style:style style:name="WW_5f_CharLFO38LVL5" style:display-name="WW_CharLFO38LVL5" style:family="text">
      <style:text-properties style:font-name-complex="Times New Roman1" style:font-family-complex="'Times New Roman'" style:font-family-generic-complex="roman" style:font-pitch-complex="variable"/>
    </style:style>
    <style:style style:name="WW_5f_CharLFO38LVL6" style:display-name="WW_CharLFO38LVL6" style:family="text">
      <style:text-properties style:font-name-complex="Times New Roman1" style:font-family-complex="'Times New Roman'" style:font-family-generic-complex="roman" style:font-pitch-complex="variable"/>
    </style:style>
    <style:style style:name="WW_5f_CharLFO38LVL7" style:display-name="WW_CharLFO38LVL7" style:family="text">
      <style:text-properties style:font-name-complex="Times New Roman1" style:font-family-complex="'Times New Roman'" style:font-family-generic-complex="roman" style:font-pitch-complex="variable"/>
    </style:style>
    <style:style style:name="WW_5f_CharLFO38LVL8" style:display-name="WW_CharLFO38LVL8" style:family="text">
      <style:text-properties style:font-name-complex="Times New Roman1" style:font-family-complex="'Times New Roman'" style:font-family-generic-complex="roman" style:font-pitch-complex="variable"/>
    </style:style>
    <style:style style:name="WW_5f_CharLFO38LVL9" style:display-name="WW_CharLFO38LVL9" style:family="text">
      <style:text-properties style:font-name-complex="Times New Roman1" style:font-family-complex="'Times New Roman'" style:font-family-generic-complex="roman" style:font-pitch-complex="variable"/>
    </style:style>
    <style:style style:name="Graphics" style:family="graphic">
      <style:graphic-properties fo:background-color="transparent" draw:fill="none" draw:fill-color="#99ccf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list-style style:name="WWNum1">
      <text:list-level-style-number text:level="1" text:style-name="WW_5f_CharLFO37LV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37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37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37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37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37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37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37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37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38LV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38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38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38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38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38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38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38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38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0.73cm" fo:margin-left="0cm" fo:margin-right="0cm" fo:margin-top="0cm" style:dynamic-spacing="tru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style:master-page style:name="First_20_Page" style:display-name="First Page" style:page-layout-name="Mpm1" draw:style-name="Mdp1" style:next-style-name="Standard"/>
    <style:master-page style:name="Index" style:page-layout-name="Mpm1" draw:style-name="Mdp1"/>
    <style:master-page style:name="Right_20_Page" style:display-name="Right Page" style:page-layout-name="Mpm3" draw:style-name="Mdp1" style:next-style-name="Left_20_Page"/>
    <style:master-page style:name="Left_20_Page" style:display-name="Left Page" style:page-layout-name="Mpm4" draw:style-name="Mdp1" style:next-style-name="Right_20_Page"/>
    <style:master-page style:name="Envelope" style:page-layout-name="Mpm5" draw:style-name="Mdp1"/>
    <style:master-page style:name="MP0" style:page-layout-name="Mpm6" draw:style-name="Mdp1">
      <style:footer>
        <text:p text:style-name="Footer"><text:bookmark-start text:name="PageNumWizard_FOOTER_預設頁面樣式3"/><text:page-number text:select-page="current">1</text:page-number><text:bookmark-end text:name="PageNumWizard_FOOTER_預設頁面樣式3"/></text:p>
      </style:footer>
    </style:master-page>
    <style:master-page style:name="MP1" style:page-layout-name="Mpm7" draw:style-name="Mdp1">
      <style:footer>
        <text:p text:style-name="Footer"><text:bookmark-start text:name="PageNumWizard_FOOTER_預設頁面樣式3 副本 1"/><text:page-number text:select-page="current">4</text:page-number><text:bookmark-end text:name="PageNumWizard_FOOTER_預設頁面樣式3 副本 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8-26T17:04:18.013000000</meta:creation-date>
    <meta:editing-duration>PT17M30S</meta:editing-duration>
    <meta:editing-cycles>3</meta:editing-cycles>
    <meta:generator>MODA_ODF_Application_Tools/3.8.2.1$Windows_X86_64 LibreOffice_project/f5c26b4b56ec181260ce3dbfc96a37e316bb7ca8</meta:generator>
    <dc:date>2026-08-27T13:51:32.040000000</dc:date>
    <meta:document-statistic meta:table-count="0" meta:image-count="4" meta:object-count="0" meta:page-count="4" meta:paragraph-count="49" meta:word-count="1167" meta:character-count="1386" meta:non-whitespace-character-count="1377"/>
    <meta:template xlink:type="simple" xlink:actuate="onRequest" xlink:title="swriter" xlink:href="file:///C:/Program%20Files/MODA%20ODF%20Application%20Tools/program/../share/template/common/ODFTemplate/swriter.ott" meta:date="2026-08-26T17:04:17.571000000"/>
  </office:meta>
</office:document-meta>
</file>